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2A00000069D50000834236383D524B72A1E6.wmf" manifest:media-type="image/x-wmf"/>
  <manifest:file-entry manifest:full-path="Pictures/100000010000027B0000031364C20FD8875F3294.png" manifest:media-type="image/png"/>
  <manifest:file-entry manifest:full-path="layout-cache" manifest:media-type="application/binary"/>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1" svg:font-family="Arial" style:font-family-generic="system" style:font-pitch="variable"/>
    <style:font-face style:name="Arial2" svg:font-family="Arial" style:font-family-generic="swiss"/>
    <style:font-face style:name="Liberation Sans" svg:font-family="'Liberation Sans', Arial" style:font-family-generic="swiss" style:font-pitch="variable"/>
    <style:font-face style:name="Liberation Serif" svg:font-family="'Liberation Serif'" style:font-family-generic="roman" style:font-pitch="variable"/>
    <style:font-face style:name="Lucida Sans Unicode" svg:font-family="'Lucida Sans Unicode'" style:font-family-generic="swiss" style:font-pitch="variable"/>
    <style:font-face style:name="Mangal" svg:font-family="Mangal" style:font-pitch="variable"/>
    <style:font-face style:name="Microsoft YaHei" svg:font-family="'Microsoft YaHei'" style:font-pitch="variable"/>
    <style:font-face style:name="NSimSun" svg:font-family="NSimSun" style:font-family-generic="system" style:font-pitch="variable"/>
    <style:font-face style:name="Tahoma" svg:font-family="Tahoma" style:font-pitch="variable"/>
    <style:font-face style:name="Times New Roman" svg:font-family="'Times New Roman'" style:font-family-generic="roman" style:font-pitch="variable"/>
  </office:font-face-decls>
  <office:automatic-styles>
    <style:style style:name="P1" style:family="paragraph" style:parent-style-name="Standard">
      <style:paragraph-properties fo:margin-left="11.113cm" fo:margin-right="0cm" fo:text-align="justify" style:justify-single-word="false" fo:text-indent="0cm" style:auto-text-indent="false"/>
    </style:style>
    <style:style style:name="P2" style:family="paragraph" style:parent-style-name="Standard">
      <style:paragraph-properties fo:text-align="justify" style:justify-single-word="false"/>
      <style:text-properties fo:color="#000000" loext:opacity="100%" fo:font-size="14pt" style:font-size-asian="14pt" style:font-name-complex="Tahoma"/>
    </style:style>
    <style:style style:name="P3" style:family="paragraph" style:parent-style-name="Standard">
      <style:paragraph-properties fo:text-align="justify" style:justify-single-word="false">
        <style:tab-stops>
          <style:tab-stop style:position="4.577cm"/>
        </style:tab-stops>
      </style:paragraph-properties>
      <style:text-properties fo:color="#000000" loext:opacity="100%" fo:font-size="14pt" style:font-size-asian="14pt" style:font-name-complex="Tahoma"/>
    </style:style>
    <style:style style:name="P4" style:family="paragraph" style:parent-style-name="Standard">
      <style:paragraph-properties fo:text-align="justify" style:justify-single-word="false"/>
      <style:text-properties fo:color="#000000" loext:opacity="100%" fo:font-size="14pt" officeooo:rsid="004bcb00" officeooo:paragraph-rsid="004bcb00" style:font-size-asian="14pt" style:font-name-complex="Tahoma"/>
    </style:style>
    <style:style style:name="P5" style:family="paragraph" style:parent-style-name="Standard">
      <style:paragraph-properties fo:text-align="justify" style:justify-single-word="false" fo:padding-left="0cm" fo:padding-right="0cm" fo:padding-top="0cm" fo:padding-bottom="0.035cm" fo:border-left="none" fo:border-right="none" fo:border-top="none" fo:border-bottom="0.74pt solid #000000" style:shadow="none"/>
      <style:text-properties fo:color="#000000" loext:opacity="100%" fo:font-size="14pt" style:font-name-asian="Times New Roman" style:font-size-asian="14pt" style:font-name-complex="Times New Roman"/>
    </style:style>
    <style:style style:name="P6" style:family="paragraph" style:parent-style-name="Standard">
      <style:paragraph-properties fo:text-align="justify" style:justify-single-word="false">
        <style:tab-stops>
          <style:tab-stop style:position="8.752cm"/>
          <style:tab-stop style:position="12.002cm"/>
        </style:tab-stops>
      </style:paragraph-properties>
      <style:text-properties fo:color="#000000" loext:opacity="100%" fo:font-size="14pt" style:font-name-asian="Times New Roman" style:font-size-asian="14pt" style:font-name-complex="Times New Roman"/>
    </style:style>
    <style:style style:name="P7" style:family="paragraph" style:parent-style-name="Standard">
      <style:paragraph-properties fo:line-height="150%" fo:text-align="center" style:justify-single-word="false"/>
      <style:text-properties fo:color="#000000" loext:opacity="100%" fo:font-size="16pt" fo:font-weight="bold" style:font-size-asian="16pt" style:font-weight-asian="bold" style:font-name-complex="Tahoma"/>
    </style:style>
    <style:style style:name="P8" style:family="paragraph" style:parent-style-name="Standard">
      <style:text-properties fo:font-size="14pt" style:font-size-asian="14pt" style:font-size-complex="14pt"/>
    </style:style>
    <style:style style:name="P9" style:family="paragraph" style:parent-style-name="Standard">
      <style:text-properties fo:font-size="14pt" officeooo:paragraph-rsid="0019f334" style:font-size-asian="14pt" style:font-size-complex="14pt"/>
    </style:style>
    <style:style style:name="P10" style:family="paragraph" style:parent-style-name="Standard">
      <style:text-properties fo:font-size="14pt" officeooo:paragraph-rsid="00201bf4" style:font-size-asian="14pt" style:font-size-complex="14pt"/>
    </style:style>
    <style:style style:name="P11" style:family="paragraph" style:parent-style-name="Standard">
      <style:text-properties fo:font-size="14pt" officeooo:rsid="00201bf4" officeooo:paragraph-rsid="0047aa67" style:font-size-asian="14pt" style:font-size-complex="14pt"/>
    </style:style>
    <style:style style:name="P12" style:family="paragraph" style:parent-style-name="Standard">
      <style:text-properties fo:font-size="14pt" style:font-name-asian="Times New Roman" style:font-size-asian="14pt" style:font-name-complex="Times New Roman" style:font-size-complex="14pt"/>
    </style:style>
    <style:style style:name="P13" style:family="paragraph" style:parent-style-name="Standard">
      <style:text-properties fo:font-size="14pt" officeooo:paragraph-rsid="0019f334" style:font-name-asian="Times New Roman" style:font-size-asian="14pt" style:font-name-complex="Times New Roman" style:font-size-complex="14pt"/>
    </style:style>
    <style:style style:name="P14" style:family="paragraph" style:parent-style-name="Standard">
      <style:text-properties officeooo:paragraph-rsid="0019f334"/>
    </style:style>
    <style:style style:name="P15" style:family="paragraph" style:parent-style-name="Standard">
      <style:text-properties officeooo:paragraph-rsid="006f4bf5"/>
    </style:style>
    <style:style style:name="P16" style:family="paragraph" style:parent-style-name="Standard">
      <style:text-properties officeooo:paragraph-rsid="007106fd"/>
    </style:style>
    <style:style style:name="P17" style:family="paragraph" style:parent-style-name="Standard">
      <style:text-properties officeooo:paragraph-rsid="00726d46"/>
    </style:style>
    <style:style style:name="T1" style:family="text">
      <style:text-properties fo:color="#000000" loext:opacity="100%" style:font-name="Arial" style:font-name-complex="Arial"/>
    </style:style>
    <style:style style:name="T2" style:family="text">
      <style:text-properties fo:color="#000000" loext:opacity="100%" style:font-name="Arial" officeooo:rsid="00681623" style:font-name-complex="Arial"/>
    </style:style>
    <style:style style:name="T3" style:family="text">
      <style:text-properties fo:color="#000000" loext:opacity="100%" style:font-name="Arial" officeooo:rsid="007106fd" style:font-name-complex="Arial"/>
    </style:style>
    <style:style style:name="T4" style:family="text">
      <style:text-properties fo:color="#000000" loext:opacity="100%" style:font-name="Arial" officeooo:rsid="0073f929" style:font-name-complex="Arial"/>
    </style:style>
    <style:style style:name="T5" style:family="text">
      <style:text-properties fo:color="#000000" loext:opacity="100%" style:font-name="Arial" style:font-name-asian="Arial" style:font-name-complex="Arial"/>
    </style:style>
    <style:style style:name="T6" style:family="text">
      <style:text-properties fo:font-size="14pt" style:font-size-asian="14pt" style:font-size-complex="14pt"/>
    </style:style>
    <style:style style:name="T7" style:family="text">
      <style:text-properties fo:font-size="14pt" officeooo:rsid="002174f7" style:font-size-asian="14pt" style:font-size-complex="14pt"/>
    </style:style>
    <style:style style:name="T8" style:family="text">
      <style:text-properties fo:font-size="14pt" officeooo:rsid="00201bf4" style:font-size-asian="14pt" style:font-size-complex="14pt"/>
    </style:style>
    <style:style style:name="T9" style:family="text">
      <style:text-properties fo:font-size="14pt" officeooo:rsid="002eb22f" style:font-size-asian="14pt" style:font-size-complex="14pt"/>
    </style:style>
    <style:style style:name="T10" style:family="text">
      <style:text-properties fo:font-size="14pt" officeooo:rsid="0037b8c1" style:font-size-asian="14pt" style:font-size-complex="14pt"/>
    </style:style>
    <style:style style:name="T11" style:family="text">
      <style:text-properties fo:font-size="14pt" officeooo:rsid="003e4c23" style:font-size-asian="14pt" style:font-size-complex="14pt"/>
    </style:style>
    <style:style style:name="T12" style:family="text">
      <style:text-properties fo:font-size="14pt" officeooo:rsid="00470fab" style:font-size-asian="14pt" style:font-size-complex="14pt"/>
    </style:style>
    <style:style style:name="T13" style:family="text">
      <style:text-properties fo:font-size="14pt" officeooo:rsid="0047aa67" style:font-size-asian="14pt" style:font-size-complex="14pt"/>
    </style:style>
    <style:style style:name="T14" style:family="text">
      <style:text-properties fo:font-size="14pt" officeooo:rsid="004d6d90" style:font-size-asian="14pt" style:font-size-complex="14pt"/>
    </style:style>
    <style:style style:name="T15" style:family="text">
      <style:text-properties fo:font-size="14pt" officeooo:rsid="005016c7" style:font-size-asian="14pt" style:font-size-complex="14pt"/>
    </style:style>
    <style:style style:name="T16" style:family="text">
      <style:text-properties fo:font-size="14pt" officeooo:rsid="00520d15" style:font-size-asian="14pt" style:font-size-complex="14pt"/>
    </style:style>
    <style:style style:name="T17" style:family="text">
      <style:text-properties fo:font-size="14pt" officeooo:rsid="00539387" style:font-size-asian="14pt" style:font-size-complex="14pt"/>
    </style:style>
    <style:style style:name="T18" style:family="text">
      <style:text-properties fo:font-size="14pt" officeooo:rsid="005c9f9e" style:font-size-asian="14pt" style:font-size-complex="14pt"/>
    </style:style>
    <style:style style:name="T19" style:family="text">
      <style:text-properties fo:font-size="14pt" officeooo:rsid="005ee605" style:font-size-asian="14pt" style:font-size-complex="14pt"/>
    </style:style>
    <style:style style:name="T20" style:family="text">
      <style:text-properties fo:font-size="14pt" officeooo:rsid="006071f9" style:font-size-asian="14pt" style:font-size-complex="14pt"/>
    </style:style>
    <style:style style:name="T21" style:family="text">
      <style:text-properties fo:font-size="14pt" officeooo:rsid="00665a0b" style:font-size-asian="14pt" style:font-size-complex="14pt"/>
    </style:style>
    <style:style style:name="T22" style:family="text">
      <style:text-properties fo:font-size="14pt" officeooo:rsid="00681623" style:font-size-asian="14pt" style:font-size-complex="14pt"/>
    </style:style>
    <style:style style:name="T23" style:family="text">
      <style:text-properties fo:font-size="14pt" officeooo:rsid="0068b8fb" style:font-size-asian="14pt" style:font-size-complex="14pt"/>
    </style:style>
    <style:style style:name="T24" style:family="text">
      <style:text-properties fo:font-size="14pt" officeooo:rsid="006b771f" style:font-size-asian="14pt" style:font-size-complex="14pt"/>
    </style:style>
    <style:style style:name="T25" style:family="text">
      <style:text-properties fo:font-size="14pt" officeooo:rsid="006d6ec7" style:font-size-asian="14pt" style:font-size-complex="14pt"/>
    </style:style>
    <style:style style:name="T26" style:family="text">
      <style:text-properties fo:font-size="14pt" officeooo:rsid="006f4bf5" style:font-size-asian="14pt" style:font-size-complex="14pt"/>
    </style:style>
    <style:style style:name="T27" style:family="text">
      <style:text-properties fo:font-size="14pt" officeooo:rsid="007106fd" style:font-size-asian="14pt" style:font-size-complex="14pt"/>
    </style:style>
    <style:style style:name="T28" style:family="text">
      <style:text-properties fo:font-size="14pt" officeooo:rsid="00726d46" style:font-size-asian="14pt" style:font-size-complex="14pt"/>
    </style:style>
    <style:style style:name="T29" style:family="text">
      <style:text-properties fo:font-size="14pt" officeooo:rsid="0073f929" style:font-size-asian="14pt" style:font-size-complex="14pt"/>
    </style:style>
    <style:style style:name="T30" style:family="text">
      <style:text-properties fo:font-size="14pt" officeooo:rsid="0074bf04" style:font-size-asian="14pt" style:font-size-complex="14pt"/>
    </style:style>
    <style:style style:name="T31" style:family="text">
      <style:text-properties fo:font-size="14pt" officeooo:rsid="0075fb50" style:font-size-asian="14pt" style:font-size-complex="14pt"/>
    </style:style>
    <style:style style:name="T32" style:family="text">
      <style:text-properties fo:font-size="14pt" style:font-name-asian="Times New Roman" style:font-size-asian="14pt" style:font-name-complex="Times New Roman" style:font-size-complex="14pt"/>
    </style:style>
    <style:style style:name="T33" style:family="text">
      <style:text-properties fo:font-size="14pt" officeooo:rsid="001b35dd" style:font-name-asian="Times New Roman" style:font-size-asian="14pt" style:font-name-complex="Times New Roman" style:font-size-complex="14pt"/>
    </style:style>
    <style:style style:name="T34" style:family="text">
      <style:text-properties fo:font-size="14pt" officeooo:rsid="00681623" style:font-name-asian="Times New Roman" style:font-size-asian="14pt" style:font-name-complex="Times New Roman" style:font-size-complex="14pt"/>
    </style:style>
    <style:style style:name="T35" style:family="text">
      <style:text-properties fo:font-size="14pt" officeooo:rsid="006a1ae3" style:font-name-asian="Times New Roman" style:font-size-asian="14pt" style:font-name-complex="Times New Roman" style:font-size-complex="14pt"/>
    </style:style>
    <style:style style:name="T36" style:family="text">
      <style:text-properties fo:font-size="14pt" officeooo:rsid="007106fd" style:font-name-asian="Times New Roman" style:font-size-asian="14pt" style:font-name-complex="Times New Roman" style:font-size-complex="14pt"/>
    </style:style>
    <style:style style:name="T37" style:family="text">
      <style:text-properties fo:font-size="15pt" style:font-size-asian="15pt" style:font-size-complex="15pt"/>
    </style:style>
    <style:style style:name="T38" style:family="text">
      <style:text-properties officeooo:rsid="001b35dd"/>
    </style:style>
    <style:style style:name="T39" style:family="text">
      <style:text-properties officeooo:rsid="001ce906"/>
    </style:style>
    <style:style style:name="T40" style:family="text">
      <style:text-properties officeooo:rsid="00201bf4"/>
    </style:style>
    <style:style style:name="T41" style:family="text">
      <style:text-properties officeooo:rsid="002174f7"/>
    </style:style>
    <style:style style:name="T42" style:family="text">
      <style:text-properties officeooo:rsid="00327fa2"/>
    </style:style>
    <style:style style:name="T43" style:family="text">
      <style:text-properties officeooo:rsid="00658326"/>
    </style:style>
    <style:style style:name="T44" style:family="text">
      <style:text-properties officeooo:rsid="00681623"/>
    </style:style>
    <style:style style:name="T45" style:family="text">
      <style:text-properties officeooo:rsid="00693e1d"/>
    </style:style>
    <style:style style:name="T46" style:family="text">
      <style:text-properties officeooo:rsid="006a1ae3"/>
    </style:style>
    <style:style style:name="T47" style:family="text">
      <style:text-properties officeooo:rsid="006d6ec7"/>
    </style:style>
    <style:style style:name="T48" style:family="text">
      <style:text-properties officeooo:rsid="007106fd"/>
    </style:style>
    <style:style style:name="T49" style:family="text">
      <style:text-properties officeooo:rsid="00726d46"/>
    </style:style>
    <style:style style:name="T50" style:family="text">
      <style:text-properties officeooo:rsid="0073f929"/>
    </style:style>
    <style:style style:name="fr1" style:family="graphic" style:parent-style-name="Graphics">
      <style:graphic-properties fo:margin-left="0cm" fo:margin-right="0cm" fo:margin-top="0cm" fo:margin-bottom="0cm" style:wrap="parallel" style:number-wrapped-paragraphs="no-limit" style:wrap-contour="true" style:wrap-contour-mode="outside" style:vertical-pos="from-top" style:vertical-rel="paragraph" style:horizontal-pos="from-left" style:horizontal-rel="paragraph" fo:background-color="#ffffff" draw:fill="solid" draw:fill-color="#ffffff"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draw:frame draw:style-name="fr1" draw:name="Obraz1" text:anchor-type="char" svg:x="-0.305cm" svg:y="-0.279cm" svg:width="2.231cm" svg:height="2.778cm" draw:z-index="0"><draw:image xlink:href="Pictures/10002A00000069D50000834236383D524B72A1E6.wmf" xlink:type="simple" xlink:show="embed" xlink:actuate="onLoad" draw:mime-type="image/x-wmf"/><draw:image xlink:href="Pictures/100000010000027B0000031364C20FD8875F3294.png" xlink:type="simple" xlink:show="embed" xlink:actuate="onLoad" draw:mime-type="image/png"/><draw:contour-polygon svg:width="56.759cm" svg:height="69.997cm" svg:viewBox="0 0 56759 69997" draw:points="2179,2083 2084,2180 2084,2273 2084,2370 2084,2463 2084,2557 2084,2654 2084,2747 2084,2844 2084,2937 2084,3034 2084,3128 2084,3225 2084,3318 2084,3415 2084,3508 2084,3602 2084,3699 2084,3792 2084,3889 2084,3982 2084,4076 2084,4173 2084,4266 2084,4363 2084,4457 2084,4553 2084,4647 2084,4744 2084,4837 2084,4931 2084,5027 2084,5121 2084,5218 2084,5311 2084,5408 2084,5502 2084,5598 2084,5692 2084,5789 2084,5882 2084,5976 2084,6073 2084,6166 2084,6263 2084,6356 2084,6453 2084,6547 2084,6644 2084,6737 2084,6834 2084,6927 2084,7021 2084,7118 2084,7211 2084,7308 2084,7401 2084,7495 2084,7592 2084,7685 2084,7782 2084,7875 2084,7972 2084,8066 2084,8163 2084,8256 2084,8353 2084,8446 2084,8540 2084,8637 2084,8730 2084,8827 2084,8920 2084,9017 2084,9111 2084,9208 2084,9301 2084,9398 2084,9491 2084,9585 2084,9682 2084,9775 2084,9872 2084,9966 2084,10062 2084,10156 2084,10253 2084,10346 2084,10443 2084,10536 2084,10630 2084,10727 2084,10820 2084,10917 2084,11011 2084,11107 2084,11201 2084,11294 2084,11391 2084,11485 2084,11582 2084,11675 2084,11772 2084,11865 2084,11959 2084,12056 2084,12149 2084,12246 2084,12339 2084,12436 2084,12530 2084,12627 2084,12720 2084,12817 2084,12910 2084,13004 2084,13101 2084,13194 2084,13291 2084,13384 2084,13481 2084,13575 2084,13672 2084,13765 2084,13862 2084,13955 2084,14049 2084,14146 2084,14239 2084,14336 2084,14429 2084,14526 2084,14620 2084,14717 2084,14810 2084,14907 2084,15000 2084,15094 2084,15191 2084,15284 2084,15378 2084,15474 2084,15568 2084,15665 2084,15758 2084,15855 2084,15949 2084,16045 2084,16139 2084,16236 2084,16329 2084,16423 2084,16520 2084,16613 2084,16710 2084,16803 2084,16900 2084,16994 2084,17090 2084,17184 2084,17281 2084,17374 2084,17468 2084,17565 2084,17658 2084,17755 2084,17848 2084,17945 2084,18039 2084,18136 2084,18229 2084,18326 2084,18419 2084,18513 2084,18610 2084,18703 2084,18800 2084,18893 2084,18987 2084,19084 2084,19177 2084,19274 2084,19367 2084,19464 2084,19558 2084,19655 2084,19748 2084,19845 2084,19938 2084,20032 2084,20129 2084,20222 2084,20319 2084,20412 2084,20509 2084,20603 2084,20700 2084,20793 2084,20890 2084,20983 2084,21077 2084,21174 2084,21267 2084,21364 2084,21458 2084,21554 2084,21648 2084,21745 2084,21838 2084,21932 2084,22029 2084,22122 2084,22219 2084,22312 2084,22409 2084,22503 2084,22596 2084,22693 2084,22786 2084,22883 2084,22977 2084,23074 2084,23167 2084,23264 2084,23357 2084,23451 2084,23548 2084,23641 2084,23738 2084,23831 2084,23928 2084,24022 2084,24119 2084,24212 2084,24309 2084,24402 2084,24496 2084,24593 2084,24686 2084,24783 2084,24876 2084,24973 2084,25067 2084,25164 2084,25257 2084,25354 2084,25447 2084,25541 2084,25638 2084,25731 2084,25828 2084,25921 2084,26018 2084,26112 2084,26205 2084,26302 2084,26396 2084,26492 2179,26586 2084,26683 2084,26776 2084,26870 2084,26967 2084,27060 2084,27157 2084,27250 2084,27347 2084,27441 2084,27537 2084,27631 2084,27728 2084,27821 2084,27915 2084,28012 2084,28105 2084,28202 2084,28295 2084,28392 2084,28486 2084,28583 2084,28676 2084,28773 2084,28866 2084,28960 2084,29057 2084,29150 2084,29247 2084,29340 2084,29437 2084,29531 2084,29628 2084,29721 2084,29818 2084,29911 2084,30005 2084,30102 2084,30195 2084,30292 2084,30385 2084,30479 2084,30576 2084,30669 2084,30766 2084,30859 2084,30956 2084,31050 2084,31147 2084,31240 2084,31337 2084,31430 2084,31524 2084,31621 2084,31714 2084,31811 2084,31905 2084,32001 2084,32095 2084,32192 2084,32285 2084,32379 2084,32476 2084,32569 2084,32666 2084,32759 2084,32856 2084,32950 2084,33046 2084,33140 2084,33237 2084,33330 2084,33424 2084,33521 2084,33614 2084,33711 2084,33804 2084,33898 2084,33995 2084,34088 2084,34185 2084,34278 2084,34375 2084,34469 2084,34566 2084,34659 2084,34756 2084,34849 2084,34943 2084,35040 2084,35133 2084,35230 2084,35323 2084,35420 2084,35514 2084,35611 2084,35704 2084,35801 2084,35894 2084,35988 2084,36085 2084,36178 2084,36275 2084,36368 2084,36465 2084,36559 2084,36656 2084,36749 2084,36846 2084,36939 2084,37033 2084,37130 2084,37223 2084,37320 2084,37414 2084,37507 2084,37604 2084,37697 2084,37794 2084,37888 2084,37984 2084,38078 2084,38175 2084,38268 2084,38362 2084,38459 2084,38552 2084,38649 2084,38742 2084,38839 2084,38933 2084,39030 2084,39123 2084,39220 2084,39313 2084,39407 2084,39504 2084,39597 2084,39694 2084,39787 2084,39884 2084,39978 2084,40075 2084,40168 2084,40265 2084,40358 2084,40452 2084,40549 2084,40642 2084,40739 2084,40832 2084,40929 2084,41023 2084,41116 2084,41213 2084,41306 2084,41403 2084,41497 2084,41594 2084,41687 2084,41784 2084,41877 2084,41971 2084,42068 2084,42161 2084,42258 2084,42352 2084,42448 2084,42542 2084,42639 2084,42732 2084,42826 2084,42923 2084,43016 2084,43113 2084,43206 2084,43303 2084,43397 2084,43493 2084,43587 2084,43684 2084,43777 2084,43871 2084,43968 2084,44061 2084,44158 2084,44251 2084,44348 2084,44442 2084,44539 2084,44632 2084,44729 2084,44822 2084,44916 2084,45013 2084,45106 2084,45203 2084,45296 2084,45390 2084,45487 2084,45580 2084,45677 2084,45770 2084,45867 2084,45961 2084,46058 2084,46151 2084,46248 2084,46341 2084,46435 2084,46532 2084,46625 2084,46722 2084,46815 2084,46912 2084,47006 2084,47103 2084,47196 2084,47293 2084,47386 2084,47480 2084,47577 2084,47670 2084,47767 2084,47861 2084,47957 2084,48051 2084,48148 2084,48241 2084,48335 2084,48431 2084,48525 2084,48622 2084,48715 2084,48809 2084,48906 2084,48999 2084,49096 2084,49189 2084,49286 2084,49380 2084,49477 2084,49570 2084,49667 2084,49760 2084,49854 2084,49951 2084,50044 2084,50141 2084,50234 2084,50331 2084,50425 2084,50522 2084,50615 2084,50712 2084,50805 2084,50899 2084,50996 2084,51089 2084,51186 2084,51279 2084,51376 2084,51470 2084,51567 2084,51660 2084,51757 2179,51850 2084,51944 2084,52041 2084,52134 2084,52231 2084,52324 2084,52418 2179,52515 2084,52608 2084,52705 2084,52799 2084,52895 2084,52989 2084,53086 2084,53179 2084,53273 2084,53370 2084,53463 2084,53560 2084,53653 2084,53750 2084,53844 2084,53940 2084,54034 2084,54131 2084,54224 2084,54318 2084,54415 2084,54508 2084,54605 2179,54698 2274,54795 2274,54889 2369,54986 2369,55079 2463,55176 2463,55269 2558,55363 2558,55460 2653,55553 2653,55650 2748,55743 2748,55840 2748,55934 2843,56031 2938,56124 3033,56217 3128,56314 3222,56408 3317,56505 3412,56598 3507,56695 3602,56788 3697,56882 3792,56979 3792,57072 3886,57169 4076,57262 4171,57359 4266,57453 4171,57550 4171,57643 4171,57740 4171,57833 4171,57927 4171,58024 4266,58117 4361,58214 4456,58308 4551,58404 4645,58498 4740,58595 4835,58688 4930,58782 5025,58878 5120,58972 5215,59069 5310,59162 5404,59259 5499,59353 5594,59449 5689,59543 5689,59640 5784,59733 5879,59827 5974,59924 6069,60017 6163,60114 6258,60207 6448,60301 6546,60398 6735,60491 6828,60588 7017,60681 7112,60778 7305,60872 7400,60969 7589,61062 7684,61159 7874,61252 7966,61346 8159,61443 8253,61536 8443,61633 8538,61726 8728,61823 8823,61917 9012,62014 9202,62107 9297,62204 9487,62297 9677,62391 9771,62488 9961,62581 10151,62678 10246,62771 10435,62868 10625,62962 10720,63059 10910,63152 11100,63249 11194,63342 11479,63436 11479,63533 11669,63626 11859,63720 12048,63817 12238,63910 12523,64007 12712,64100 12997,64197 13284,64291 13474,64387 13756,64481 13949,64578 14233,64671 14423,64765 14708,64862 14897,64955 15182,65052 15467,65145 16890,65242 16984,65336 17079,65433 17174,65526 17269,65623 17364,65716 17459,65810 18028,65907 18502,66000 18980,66097 19451,66190 19928,66287 20403,66381 20877,66478 21162,66571 21351,66668 21541,66761 21731,66855 21921,66952 22110,67045 22300,67142 22490,67235 22869,67329 23154,67426 23439,67519 23723,67616 24008,67709 24292,67806 24482,67900 24577,67997 24770,68090 24864,68187 25051,68280 25241,68374 25336,68471 25529,68564 25718,68661 25813,68755 26003,68851 26193,68945 26288,69042 26477,69135 26667,69229 26762,69325 26952,69419 27141,69516 27236,69609 27426,69706 27521,69800 27711,69896 27900,69990 27995,70087 28090,70180 28185,70274 28280,70371 28470,70464 28565,70561 28659,70654 28754,70751 28849,70845 28944,70942 29039,71035 29134,71128 29229,71225 29324,71319 29418,71416 29513,71509 29608,71606 29703,71699 29798,71793 29893,71890 29988,71983 30082,72080 30177,72080 30841,71983 30936,71890 31031,71793 31126,71699 31221,71606 31319,71509 31413,71416 31508,71319 31603,71225 31698,71128 31793,71035 31980,70942 32078,70845 32172,70751 32362,70654 32457,70561 32552,70464 32742,70371 32837,70274 32931,70180 33121,70087 33216,69990 33311,69896 33501,69800 33596,69706 33690,69609 33880,69516 33975,69419 34165,69325 34260,69229 34355,69135 34544,69042 34639,68945 34734,68851 34924,68755 35019,68661 35114,68564 35208,68471 35398,68374 35588,68280 35778,68187 35967,68090 36157,67997 36350,67900 36537,67806 36726,67709 36916,67616 37109,67519 37298,67426 37488,67329 37770,67235 37868,67142 38057,67045 38247,66952 38437,66855 38627,66761 38816,66668 39006,66571 39386,66478 39955,66381 40524,66287 41093,66190 41663,66097 42232,66000 42801,65907 43465,65810 43658,65716 43942,65623 44132,65526 44322,65433 44606,65336 44796,65242 44986,65145 45270,65052 45460,64955 45650,64862 45935,64765 46124,64671 46409,64578 46599,64481 46788,64387 47073,64291 47263,64197 47453,64100 47737,64007 47927,63910 48117,63817 48306,63720 48496,63626 48689,63533 48784,63436 48971,63342 49160,63249 49255,63152 49448,63059 49637,62962 49732,62868 49922,62771 50109,62678 50207,62581 50396,62488 50966,62391 51060,62297 51060,62204 51060,62107 51155,62014 51345,61917 51535,61823 51630,61726 51819,61633 51914,61536 52104,61443 52199,61346 52389,61252 52484,61159 52673,61062 52768,60969 52958,60872 53053,60778 53243,60681 53337,60588 53527,60491 53527,60398 53812,60301 53907,60207 53907,60114 54002,60017 54096,59924 54191,59827 54286,59733 54381,59640 54479,59543 54574,59449 54666,59353 54761,59259 54855,59162 55045,59069 55140,58972 55238,58878 55333,58782 55427,58688 55522,58595 55617,58498 55712,58404 55804,58308 55899,58214 55899,58117 55997,58024 56092,57927 56186,57833 56281,57740 56376,57643 56471,57550 56661,57453 56756,57359 56756,57262 56851,57169 56851,57072 56945,56979 56945,56882 57040,56788 57040,56695 57135,56598 57135,56505 57230,56408 57230,56314 57325,56217 57325,56124 57325,56031 57420,55934 57420,55840 57515,55743 57515,55650 57515,55553 57609,55460 57609,55363 57704,55269 57704,55176 57799,55079 57799,54986 57894,54889 57894,54795 57989,54698 58084,54605 58653,54508 58653,54415 58653,54318 58653,54224 58653,54131 58653,54034 58653,53940 58084,53844 58084,53750 58084,53653 58084,53560 58084,53463 58084,53370 58084,53273 58084,53179 58084,53086 58084,52989 58084,52895 58084,52799 58084,52705 58084,52608 57989,52515 58084,52418 58084,52324 58084,52231 58084,52134 58084,52041 58084,51944 57989,51850 58084,51757 58084,51660 58084,51567 58084,51470 58084,51376 58084,51279 58084,51186 58748,51089 58843,50996 58843,50899 58843,50805 58843,50712 58843,50615 58843,50522 58843,50425 58843,50331 58843,50234 58843,50141 58843,50044 58843,49951 58843,49854 58843,49760 58843,49667 58843,49570 58843,49477 58843,49380 58843,49286 58843,49189 58843,49096 58843,48999 58843,48906 58843,48809 58843,48715 58843,48622 58843,48525 58843,48431 58843,48335 58843,48241 58843,48148 58843,48051 58843,47957 58843,47861 58843,47767 58843,47670 58843,47577 58843,47480 58843,47386 58843,47293 58843,47196 58843,47103 58843,47006 58843,46912 58843,46815 58843,46722 58843,46625 58843,46532 58843,46435 58843,46341 58843,46248 58843,46151 58843,46058 58843,45961 58843,45867 58843,45770 58843,45677 58843,45580 58843,45487 58843,45390 58843,45296 58843,45203 58843,45106 58843,45013 58843,44916 58843,44822 58843,44729 58843,44632 58843,44539 58843,44442 58843,44348 58843,44251 58843,44158 58843,44061 58843,43968 58843,43871 58843,43777 58843,43684 58843,43587 58843,43493 58843,43397 58843,43303 58843,43206 58843,43113 58843,43016 58843,42923 58843,42826 58843,42732 58843,42639 58843,42542 58843,42448 58843,42352 58843,42258 58843,42161 58843,42068 58843,41971 58843,41877 58843,41784 58843,41687 58843,41594 58843,41497 58843,41403 58843,41306 58843,41213 58843,41116 58843,41023 58843,40929 58843,40832 58843,40739 58843,40642 58843,40549 58843,40452 58843,40358 58843,40265 58843,40168 58843,40075 58843,39978 58843,39884 58843,39787 58843,39694 58843,39597 58843,39504 58843,39407 58843,39313 58843,39220 58843,39123 58843,39030 58843,38933 58843,38839 58843,38742 58843,38649 58843,38552 58843,38459 58843,38362 58843,38268 58843,38175 58843,38078 58843,37984 58843,37888 58843,37794 58843,37697 58843,37604 58843,37507 58843,37414 58843,37320 58843,37223 58843,37130 58843,37033 58843,36939 58843,36846 58843,36749 58843,36656 58843,36559 58843,36465 58843,36368 58843,36275 58843,36178 58843,36085 58843,35988 58843,35894 58843,35801 58843,35704 58843,35611 58843,35514 58843,35420 58843,35323 58843,35230 58843,35133 58843,35040 58843,34943 58843,34849 58843,34756 58843,34659 58843,34566 58843,34469 58843,34375 58843,34278 58843,34185 58843,34088 58843,33995 58843,33898 58843,33804 58843,33711 58843,33614 58843,33521 58843,33424 58843,33330 58843,33237 58843,33140 58843,33046 58843,32950 58843,32856 58843,32759 58843,32666 58843,32569 58843,32476 58843,32379 58843,32285 58843,32192 58843,32095 58843,32001 58843,31905 58843,31811 58843,31714 58843,31621 58843,31524 58843,31430 58843,31337 58843,31240 58843,31147 58843,31050 58843,30956 58843,30859 58843,30766 58843,30669 58843,30576 58843,30479 58843,30385 58843,30292 58843,30195 58843,30102 58843,30005 58843,29911 58843,29818 58843,29721 58843,29628 58843,29531 58843,29437 58843,29340 58843,29247 58843,29150 58843,29057 58843,28960 58843,28866 58843,28773 58843,28676 58843,28583 58843,28486 58843,28392 58843,28295 58843,28202 58843,28105 58843,28012 58843,27915 58843,27821 58843,27728 58843,27631 58843,27537 58843,27441 58843,27347 58843,27250 58843,27157 58843,27060 58843,26967 58843,26870 58843,26776 58843,26683 58653,26586 58843,26492 58843,26396 58843,26302 58843,26205 58843,26112 58843,26018 58843,25921 58843,25828 58843,25731 58843,25638 58843,25541 58843,25447 58843,25354 58843,25257 58843,25164 58843,25067 58843,24973 58843,24876 58843,24783 58843,24686 58843,24593 58843,24496 58843,24402 58843,24309 58843,24212 58843,24119 58843,24022 58843,23928 58843,23831 58843,23738 58843,23641 58843,23548 58843,23451 58843,23357 58843,23264 58843,23167 58843,23074 58843,22977 58843,22883 58843,22786 58843,22693 58843,22596 58843,22503 58843,22409 58843,22312 58843,22219 58843,22122 58843,22029 58843,21932 58843,21838 58843,21745 58843,21648 58843,21554 58843,21458 58843,21364 58843,21267 58843,21174 58843,21077 58843,20983 58843,20890 58843,20793 58843,20700 58843,20603 58843,20509 58843,20412 58843,20319 58843,20222 58843,20129 58843,20032 58843,19938 58843,19845 58843,19748 58843,19655 58843,19558 58843,19464 58843,19367 58843,19274 58843,19177 58843,19084 58843,18987 58843,18893 58843,18800 58843,18703 58843,18610 58843,18513 58843,18419 58843,18326 58843,18229 58843,18136 58843,18039 58843,17945 58843,17848 58843,17755 58843,17658 58843,17565 58843,17468 58843,17374 58843,17281 58843,17184 58843,17090 58843,16994 58843,16900 58843,16803 58843,16710 58843,16613 58843,16520 58843,16423 58843,16329 58843,16236 58843,16139 58843,16045 58843,15949 58843,15855 58843,15758 58843,15665 58843,15568 58843,15474 58843,15378 58843,15284 58843,15191 58843,15094 58843,15000 58843,14907 58843,14810 58843,14717 58843,14620 58843,14526 58843,14429 58843,14336 58843,14239 58843,14146 58843,14049 58843,13955 58843,13862 58843,13765 58843,13672 58843,13575 58843,13481 58843,13384 58843,13291 58843,13194 58843,13101 58843,13004 58843,12910 58843,12817 58843,12720 58843,12627 58843,12530 58843,12436 58843,12339 58843,12246 58843,12149 58843,12056 58843,11959 58843,11865 58843,11772 58843,11675 58843,11582 58843,11485 58843,11391 58843,11294 58843,11201 58843,11107 58843,11011 58843,10917 58843,10820 58843,10727 58843,10630 58843,10536 58843,10443 58843,10346 58843,10253 58843,10156 58843,10062 58843,9966 58843,9872 58843,9775 58843,9682 58843,9585 58843,9491 58843,9398 58843,9301 58843,9208 58843,9111 58843,9017 58843,8920 58843,8827 58843,8730 58843,8637 58843,8540 58843,8446 58843,8353 58843,8256 58843,8163 58843,8066 58843,7972 58843,7875 58843,7782 58843,7685 58843,7592 58843,7495 58843,7401 58843,7308 58843,7211 58843,7118 58843,7021 58843,6927 58843,6834 58843,6737 58843,6644 58843,6547 58843,6453 58843,6356 58843,6263 58843,6166 58843,6073 58843,5976 58843,5882 58843,5789 58843,5692 58843,5598 58843,5502 58843,5408 58843,5311 58843,5218 58843,5121 58843,5027 58843,4931 58843,4837 58843,4744 58843,4647 58843,4553 58843,4457 58843,4363 58843,4266 58843,4173 58843,4076 58843,3982 58843,3889 58843,3792 58843,3699 58843,3602 58843,3508 58843,3415 58843,3318 58843,3225 58843,3128 58843,3034 58843,2937 58843,2844 58843,2747 58843,2654 58843,2557 58843,2463 58843,2370 58843,2273 58843,2180 58748,2083" draw:recreate-on-edit="false"/></draw:frame></text:p>
      <text:p text:style-name="P7">RADA <text:s/>MIESZKAŃCÓW <text:s/>OSIEDLA „GÓRY”</text:p>
      <text:p text:style-name="P7">09-401 Płock, ul. Przyszkolna 22, tel. 538 810 887 </text:p>
      <text:p text:style-name="P5"><text:bookmark text:name="__UnoMark__18_1643793870"/><text:s text:c="23"/></text:p>
      <text:p text:style-name="P2"/>
      <text:p text:style-name="P1"><text:span text:style-name="T5"><text:s text:c="10"/></text:span><text:span text:style-name="T1">Płock, dn. <text:s/></text:span><text:span text:style-name="T4">7</text:span><text:span text:style-name="T1">.</text:span><text:span text:style-name="T2">0</text:span><text:span text:style-name="T4">8</text:span><text:span text:style-name="T1">.202</text:span><text:span text:style-name="T2">6</text:span><text:span text:style-name="T1">r.</text:span></text:p>
      <text:p text:style-name="P2"/>
      <text:p text:style-name="P12"><text:s text:c="50"/></text:p>
      <text:p text:style-name="Standard"><text:span text:style-name="T32"><text:s text:c="56"/></text:span><text:span text:style-name="T37">Porządek obrad</text:span><text:span text:style-name="T6"> <text:s text:c="64"/></text:span></text:p>
      <text:p text:style-name="Standard"><text:span text:style-name="T32"><text:s text:c="30"/></text:span><text:span text:style-name="T33">X</text:span><text:span text:style-name="T35">L</text:span><text:span text:style-name="T36">V</text:span><text:span text:style-name="T11"> </text:span><text:span text:style-name="T6">S</text:span><text:span text:style-name="T10">e</text:span><text:span text:style-name="T6">sji Rady Mieszkańców Osiedla „Góry”</text:span></text:p>
      <text:p text:style-name="Standard"><text:span text:style-name="T32"><text:s text:c="31"/></text:span><text:span text:style-name="T6">zorganizowanej w dniu </text:span><text:span text:style-name="T29">1</text:span><text:span text:style-name="T22">2</text:span><text:span text:style-name="T6">.</text:span><text:span text:style-name="T22">0</text:span><text:span text:style-name="T29">8</text:span><text:span text:style-name="T6">.202</text:span><text:span text:style-name="T22">6</text:span><text:span text:style-name="T6">r o godz.</text:span><text:span text:style-name="T21">1</text:span><text:span text:style-name="T22">8</text:span><text:span text:style-name="T21">:</text:span><text:span text:style-name="T6">00</text:span></text:p>
      <text:p text:style-name="Standard"><text:span text:style-name="T32"><text:s text:c="31"/></text:span><text:span text:style-name="T34">w Szkole Podstawowej nr 15 w Płocku ul. Przyszkolna 22</text:span></text:p>
      <text:p text:style-name="P8"/>
      <text:p text:style-name="P8"/>
      <text:p text:style-name="P12"><text:s text:c="4"/></text:p>
      <text:p text:style-name="P8">1) Otwarcie obrad <text:span text:style-name="T38">X</text:span><text:span text:style-name="T46">L</text:span><text:span text:style-name="T48">V</text:span><text:span text:style-name="T42"> </text:span>Sesji Rady Mieszkańców Osiedla „Góry”.</text:p>
      <text:p text:style-name="Standard"><text:span text:style-name="T6">2) Wybór Komisji Uchwał i Wnio</text:span><text:span text:style-name="T12">sków.</text:span></text:p>
      <text:p text:style-name="P16"><text:span text:style-name="T17">3</text:span><text:span text:style-name="T9">)</text:span><text:span text:style-name="T26"> </text:span><text:span text:style-name="T27">Omówienie organizacji wydarzenia</text:span><text:span text:style-name="T23"> „</text:span><text:span text:style-name="T27">Piknik Rodzinny” zaplanowanego na dzień</text:span></text:p>
      <text:p text:style-name="P17"><text:span text:style-name="T27"><text:s text:c="5"/></text:span><text:span text:style-name="T29">29</text:span><text:span text:style-name="T28">.0</text:span><text:span text:style-name="T29">8</text:span><text:span text:style-name="T28">.2026r . </text:span><text:span text:style-name="T14"><text:s text:c="7"/></text:span></text:p>
      <text:p text:style-name="P15"><text:span text:style-name="T29">4</text:span><text:span text:style-name="T26">)</text:span><text:span text:style-name="T18"> </text:span><text:span text:style-name="T9">S</text:span><text:span text:style-name="T8">prawozdanie </text:span><text:span text:style-name="T7">Rady</text:span><text:span text:style-name="T8"> </text:span><text:span text:style-name="T15">z</text:span><text:span text:style-name="T8"> pracy realizowanej między sesjami, </text:span><text:span text:style-name="T13">s</text:span><text:span text:style-name="T8">prawy różne,</text:span></text:p>
      <text:p text:style-name="P11"><text:s text:c="5"/>korespondencja. </text:p>
      <text:p text:style-name="P10"><text:span text:style-name="T50">5</text:span><text:span text:style-name="T40">) <text:s/></text:span>Przyjęcie Protokołu nr <text:span text:style-name="T45">4</text:span><text:span text:style-name="T50">4</text:span><text:span text:style-name="T41">/</text:span>202<text:span text:style-name="T47">6</text:span> z <text:span text:style-name="T42">Sesji</text:span> Rady Mieszkańców Osiedla „Góry”</text:p>
      <text:p text:style-name="P14"><text:span text:style-name="T32"><text:s text:c="5"/></text:span><text:span text:style-name="T6">odbytej w dniu <text:s/></text:span><text:span text:style-name="T25">2</text:span><text:span text:style-name="T30">9</text:span><text:span text:style-name="T16">.</text:span><text:span text:style-name="T25">0</text:span><text:span text:style-name="T30">6<text:tab/></text:span><text:span text:style-name="T31">q</text:span><text:span text:style-name="T6">.202</text:span><text:span text:style-name="T25">6</text:span><text:span text:style-name="T6">r. </text:span></text:p>
      <text:p text:style-name="P9"><text:span text:style-name="T43">7</text:span>) <text:s/>Zamknięcie obrad <text:span text:style-name="T39">X</text:span><text:span text:style-name="T46">L</text:span><text:span text:style-name="T49">V</text:span><text:span text:style-name="T45"> </text:span>Sesji Rady Mieszkańców Osiedla „Góry”.</text:p>
      <text:p text:style-name="P13"/>
      <text:p text:style-name="P13"><text:s/></text:p>
      <text:p text:style-name="P14"><text:span text:style-name="T32"><text:s text:c="88"/></text:span><text:span text:style-name="T6">Zapraszam <text:s/>serdecznie</text:span><text:span text:style-name="T32"> <text:s text:c="85"/></text:span></text:p>
      <text:p text:style-name="P13"/>
      <text:p text:style-name="P14"><text:span text:style-name="T32"><text:s text:c="93"/></text:span><text:span text:style-name="T6">Przewodnicząca</text:span><text:span text:style-name="T32"> <text:s text:c="98"/></text:span></text:p>
      <text:p text:style-name="P14"><text:span text:style-name="T32"><text:s text:c="79"/></text:span><text:span text:style-name="T6">Rady Mieszkańców Osiedla „Góry”</text:span></text:p>
      <text:p text:style-name="P13"><text:s text:c="75"/></text:p>
      <text:p text:style-name="P14"><text:span text:style-name="T32"><text:s text:c="81"/></text:span><text:span text:style-name="T6">/-/Barbara Smardzewska-Czmiel</text:span></text:p>
      <text:p text:style-name="P12"><text:soft-page-break/><text:s text:c="63"/></text:p>
      <text:p text:style-name="P3"/>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6"><text:s/></text:p>
      <text:p text:style-name="Standard"/>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pitch="variable"/>
    <style:font-face style:name="Arial1" svg:font-family="Arial" style:font-family-generic="system" style:font-pitch="variable"/>
    <style:font-face style:name="Arial2" svg:font-family="Arial" style:font-family-generic="swiss"/>
    <style:font-face style:name="Liberation Sans" svg:font-family="'Liberation Sans', Arial" style:font-family-generic="swiss" style:font-pitch="variable"/>
    <style:font-face style:name="Liberation Serif" svg:font-family="'Liberation Serif'" style:font-family-generic="roman" style:font-pitch="variable"/>
    <style:font-face style:name="Lucida Sans Unicode" svg:font-family="'Lucida Sans Unicode'" style:font-family-generic="swiss" style:font-pitch="variable"/>
    <style:font-face style:name="Mangal" svg:font-family="Mangal" style:font-pitch="variable"/>
    <style:font-face style:name="Microsoft YaHei" svg:font-family="'Microsoft YaHei'" style:font-pitch="variable"/>
    <style:font-face style:name="NSimSun" svg:font-family="NSimSun" style:font-family-generic="system" style:font-pitch="variable"/>
    <style:font-face style:name="Tahoma" svg:font-family="Tahoma"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pl" fo:country="PL"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loext:opacity="0%" style:font-name="Liberation Serif" fo:font-size="12pt" fo:language="pl" fo:country="PL"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loext:graphic-properties draw:fill="solid" draw:fill-color="#ffffff"/>
      <style:paragraph-properties fo:margin-top="0cm" fo:margin-bottom="0cm" style:contextual-spacing="false" fo:line-height="100%" fo:text-align="start" style:justify-single-word="false" fo:orphans="0" fo:widows="0" fo:hyphenation-ladder-count="no-limit" fo:background-color="#ffffff" fo:keep-with-next="always"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pl" fo:country="PL" style:letter-kerning="false" style:font-name-asian="Lucida Sans Unicode" style:font-family-asian="'Lucida Sans Unicode'" style:font-family-generic-asian="swiss" style:font-pitch-asian="variable" style:font-size-asian="12pt" style:language-asian="zh" style:country-asian="CN" style:font-name-complex="Mangal" style:font-family-complex="Mangal"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 style:font-family-asian="'Microsoft YaHei'" style:font-pitch-asian="variable" style:font-size-asian="14pt" style:font-name-complex="Arial" style:font-family-complex="Arial" style:font-family-generic-complex="swiss"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omplex="Arial2"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language-asian="zxx" style:country-asian="none" style:font-name-complex="Arial2" style:font-family-complex="Arial" style:font-family-generic-complex="swiss" style:language-complex="zxx" style:country-complex="none"/>
    </style:style>
    <style:style style:name="Default_20_Paragraph_20_Font" style:display-name="Default Paragraph Font"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1.501cm" fo:margin-bottom="1.501cm" fo:margin-left="2.501cm" fo:margin-right="1.501cm" fo:background-color="#ffffff"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solid" draw:background-size="full" draw:fill-color="#ffffff" draw:opacity="100%"/>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initial-creator>Anna Gronecka</meta:initial-creator>
    <meta:creation-date>2021-11-26T11:38:00</meta:creation-date>
    <dc:date>2026-08-08T22:21:05.392000000</dc:date>
    <meta:editing-cycles>60</meta:editing-cycles>
    <meta:editing-duration>PT6H28M3S</meta:editing-duration>
    <meta:generator>LibreOffice/7.2.1.2$Windows_X86_64 LibreOffice_project/87b77fad49947c1441b67c559c339af8f3517e22</meta:generator>
    <meta:print-date>2026-08-08T22:18:58.121000000</meta:print-date>
    <meta:document-statistic meta:table-count="0" meta:image-count="1" meta:object-count="0" meta:page-count="2" meta:paragraph-count="27" meta:word-count="111" meta:character-count="1785" meta:non-whitespace-character-count="695"/>
    <meta:user-defined meta:name="AppVersion">14.0000</meta:user-defined>
  </office:meta>
</office:document-meta>
</file>